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7638in"/>
    </style:style>
    <style:style style:name="TableColumn3" style:family="table-column">
      <style:table-column-properties style:column-width="0.3909in"/>
    </style:style>
    <style:style style:name="TableColumn4" style:family="table-column">
      <style:table-column-properties style:column-width="1.2652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0.9791in"/>
    </style:style>
    <style:style style:name="TableColumn7" style:family="table-column">
      <style:table-column-properties style:column-width="0.5847in"/>
    </style:style>
    <style:style style:name="TableColumn8" style:family="table-column">
      <style:table-column-properties style:column-width="0.6875in"/>
    </style:style>
    <style:style style:name="TableColumn9" style:family="table-column">
      <style:table-column-properties style:column-width="1.4006in"/>
    </style:style>
    <style:style style:name="Table1" style:family="table" style:master-page-name="MP0">
      <style:table-properties style:width="6.7611in" fo:margin-left="0in" table:align="left"/>
    </style:style>
    <style:style style:name="TableRow10" style:family="table-row">
      <style:table-row-properties style:min-row-height="0.4368in"/>
    </style:style>
    <style:style style:name="TableCell1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ableRow16" style:family="table-row">
      <style:table-row-properties style:min-row-height="0.3395in"/>
    </style:style>
    <style:style style:name="TableCell17" style:family="table-cell">
      <style:table-cell-properties fo:border-top="0.0312in double #000000" style:border-line-width-top="0.0104in 0.0104in 0.0104in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>
        <style:tab-stops>
          <style:tab-stop style:type="center" style:position="3.3284in"/>
          <style:tab-stop style:type="left" style:position="5.4812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ableRow22" style:family="table-row">
      <style:table-row-properties/>
    </style:style>
    <style:style style:name="TableCell2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1.0534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color="#808080" style:font-size-complex="12pt"/>
    </style:style>
    <style:style style:name="T60" style:parent-style-name="預設段落字型" style:family="text">
      <style:text-properties style:font-name="標楷體" style:font-name-asian="標楷體" fo:color="#808080" style:font-size-complex="12pt"/>
    </style:style>
    <style:style style:name="T61" style:parent-style-name="預設段落字型" style:family="text">
      <style:text-properties style:font-name="標楷體" style:font-name-asian="標楷體" fo:color="#808080" style:font-size-complex="12pt"/>
    </style:style>
    <style:style style:name="T62" style:parent-style-name="預設段落字型" style:family="text">
      <style:text-properties style:font-name="標楷體" style:font-name-asian="標楷體" fo:color="#808080" style:font-size-complex="12pt"/>
    </style:style>
    <style:style style:name="T63" style:parent-style-name="預設段落字型" style:family="text">
      <style:text-properties style:font-name="標楷體" style:font-name-asian="標楷體" fo:color="#808080" style:font-size-complex="12pt"/>
    </style:style>
    <style:style style:name="T64" style:parent-style-name="預設段落字型" style:family="text">
      <style:text-properties style:font-name="標楷體" style:font-name-asian="標楷體" fo:color="#808080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ableRow69" style:family="table-row">
      <style:table-row-properties style:min-row-height="2.3048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P72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TableRow73" style:family="table-row">
      <style:table-row-properties/>
    </style:style>
    <style:style style:name="TableCell7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77" style:family="table-row">
      <style:table-row-properties style:min-row-height="1.327in"/>
    </style:style>
    <style:style style:name="TableCell78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79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清單段落" style:list-style-name="LFO1" style:family="paragraph">
      <style:paragraph-properties fo:line-height="0.3472in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85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7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8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清單段落" style:list-style-name="LFO1" style:family="paragraph">
      <style:paragraph-properties fo:line-height="0.3472in" fo:margin-left="0.3347in" fo:text-indent="-0.334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清單段落" style:family="paragraph">
      <style:paragraph-properties fo:line-height="0.3472in" fo:margin-left="0.3347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超連結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4">111</text:span><text:span text:style-name="T15">學年度東海文學獎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8">
            <text:p text:style-name="P18"><text:span text:style-name="T19"><text:tab/></text:span><text:span text:style-name="T20">個人資料及聯絡方式</text:span><text:span text:style-name="T21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姓名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系級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連絡電話</text:p>
          </table:table-cell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電子信箱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columns-spanned="8">
            <text:p text:style-name="P46"><text:span text:style-name="T47">投稿作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參加組別</text:p>
          </table:table-cell>
          <table:covered-table-cell/>
          <table:table-cell table:style-name="TableCell51" table:number-columns-spanned="6">
            <text:p text:style-name="P52">□新詩組　□散文組　□小說組　□劇本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作品名稱</text:p>
          </table:table-cell>
          <table:covered-table-cell/>
          <table:table-cell table:style-name="TableCell56" table:number-columns-spanned="6">
            <text:p text:style-name="P57"/>
            <text:p text:style-name="P58"><text:span text:style-name="T59">如參加兩組以上者，填寫範例</text:span><text:span text:style-name="T60">(OOOOO/</text:span><text:span text:style-name="T61">小說組、</text:span><text:span text:style-name="T62">00000/</text:span><text:span text:style-name="T63">散文組</text:span><text:span text:style-name="T6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8">
            <text:p text:style-name="P67"><text:span text:style-name="T68">參賽資格佐證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8">
            <text:p text:style-name="P71"/>
            <text:p text:style-name="P72">請在此張貼學生證正面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8">
            <text:p text:style-name="P75"><text:span text:style-name="T76">報名資料確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8">
            <text:list text:style-name="LFO1" text:continue-numbering="true">
              <text:list-item>
                <text:p text:style-name="P79">□紙本報名表（填寫完成並黏貼佐證資料）</text:p>
              </text:list-item>
              <text:list-item>
                <text:p text:style-name="P80"><text:span text:style-name="T81">□</text:span><text:span text:style-name="T82">已填寫線上版報名表</text:span><text:span text:style-name="T83">:</text:span><text:a xlink:href="../%20https:/forms.gle/FVVyFHb71qRb73e36" office:target-frame-name="_top" xlink:show="replace"><text:span text:style-name="超連結"><text:s/></text:span><text:span text:style-name="T84">https://forms.gle/FVVyFHb71qRb73e36</text:span></text:a><text:s text:c="3"/></text:p>
              </text:list-item>
              <text:list-item>
                <text:p text:style-name="P85">□投稿作品格式正確</text:p>
              </text:list-item>
            </text:list>
            <text:list text:style-name="LFO2" text:continue-numbering="true">
              <text:list-item>
                <text:p text:style-name="P86">邊界：長、寬各2cm，A4紙張規格直式橫書</text:p>
              </text:list-item>
              <text:list-item>
                <text:p text:style-name="P87">字型:標楷體</text:p>
              </text:list-item>
            </text:list>
            <text:list text:style-name="LFO1" text:continue-numbering="true">
              <text:list-item>
                <text:p text:style-name="P88">□投稿作品書面稿（一式四份）</text:p>
              </text:list-item>
              <text:list-item>
                <text:p text:style-name="P89"><text:span text:style-name="T90">□</text:span><text:span text:style-name="T91">已繳交投稿作品</text:span><text:span text:style-name="T92">Word</text:span><text:span text:style-name="T93">及</text:span><text:span text:style-name="T94">PDF</text:span><text:span text:style-name="T95">電子檔</text:span><text:span text:style-name="T96">至文學獎信箱</text:span></text:p>
              </text:list-item>
            </text:list>
            <text:p text:style-name="P97"><text:span text:style-name="T98">文學獎信箱：</text:span><text:a xlink:href="mailto:thuliteratureprize1955@gmail.com" office:target-frame-name="_top" xlink:show="replace"><text:span text:style-name="T99">thuliteratureprize1955@gmail.com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75in" fo:margin-bottom="0.6888in" fo:margin-right="0.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006in"/>
      </style:footer-style>
    </style:page-layout>
    <style:style style:name="P13" style:parent-style-name="頁首" style:family="paragraph">
      <style:paragraph-properties>
        <style:tab-stops>
          <style:tab-stop style:type="left" style:position="5.6562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13">收件編號（由主辦單位填寫）：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</meta:initial-creator>
    <dc:creator>韓詩潁</dc:creator>
    <meta:creation-date>2023-02-11T02:13:00Z</meta:creation-date>
    <dc:date>2023-02-11T02:13:00Z</dc: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