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family="graphic" style:name="a0">
      <style:graphic-properties style:wrap="run-through" style:run-through="foreground" draw:fill="none" draw:stroke="solid" svg:stroke-width="0.03125in" svg:stroke-color="#ff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draw:custom-shape svg:x="2.8242in" svg:y="4.34932in" svg:width="0.8125in" svg:height="0.71181in" draw:z-index="251659264" draw:id="id0" draw:style-name="a0" draw:name="橢圓 2" text:anchor-type="paragraph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frame draw:style-name="a1" draw:name="圖片 3" text:anchor-type="as-char" svg:x="0in" svg:y="0in" svg:width="7.26111in" svg:height="10.24211in" style:rel-width="scale" style:rel-height="scale"><draw:image xlink:href="media/image1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5in" fo:margin-left="0.5in" fo:margin-bottom="0.5in" fo:margin-right="0.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rosoft Office 使用者</meta:initial-creator>
    <dc:creator>韓詩潁</dc:creator>
    <meta:creation-date>2023-01-16T07:24:00Z</meta:creation-date>
    <dc:date>2023-01-16T07:24:00Z</dc:date>
    <meta:template xlink:href="Normal" xlink:type="simple"/>
    <meta:editing-cycles>3</meta:editing-cycles>
    <meta:editing-duration>PT0S</meta:editing-duration>
    <meta:document-statistic meta:page-count="1" meta:paragraph-count="1" meta:word-count="0" meta:character-count="2" meta:row-count="1" meta:non-whitespace-character-count="2"/>
  </office:meta>
</office:document-meta>
</file>