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margin-bottom="0.3965in"/>
      <style:text-properties style:font-name="Times New Roman" style:font-size-complex="14pt"/>
    </style:style>
    <style:style style:name="P60" style:parent-style-name="內文" style:family="paragraph">
      <style:text-properties style:font-name="Times New Roman"/>
    </style:style>
  </office:automatic-styles>
  <office:body>
    <office:text text:use-soft-page-breaks="true">
      <text:p text:style-name="P1">112學年度慈暉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慈暉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1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兆豐國際商銀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兆豐商銀或郵局儲金簿正面封面影印本</text:span><text:span text:style-name="T58">浮貼處</text:span></text:p>
          </table:table-cell>
        </table:table-row>
      </table:table>
      <text:p text:style-name="P59">請於112年10月20日（星期五）前，備妥相關資料，向系辦公室提出申請。</text:p>
      <text:p text:style-name="P60">承辦人：　　　　　　　　　　　　　系所主管：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3-09-18T10:25:00Z</meta:creation-date>
    <dc:date>2023-09-18T10:25:00Z</dc:date>
    <meta:template xlink:href="Normal" xlink:type="simple"/>
    <meta:editing-cycles>2</meta:editing-cycles>
    <meta:editing-duration>PT0S</meta:editing-duration>
    <meta:document-statistic meta:page-count="1" meta:paragraph-count="1" meta:word-count="28" meta:character-count="188" meta:row-count="1" meta:non-whitespace-character-count="161"/>
  </office:meta>
</office:document-meta>
</file>