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3學年度梁容若教授、傅玉安女士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梁容若教授、傅玉安女士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2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豐</text:span><text:span text:style-name="T58">商銀或郵局儲金簿正面封面影印本</text:span><text:span text:style-name="T59">浮貼處</text:span></text:p>
          </table:table-cell>
        </table:table-row>
      </table:table>
      <text:p text:style-name="P60">請於113年10月21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4-09-10T02:42:00Z</meta:creation-date>
    <dc:date>2024-09-10T02:42:00Z</dc: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0" meta:row-count="1" meta:non-whitespace-character-count="180"/>
  </office:meta>
</office:document-meta>
</file>