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4學年度慈暉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慈暉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3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</text:span><text:span text:style-name="T58">豐商銀或郵局儲金簿正面封面影印本</text:span><text:span text:style-name="T59">浮貼處</text:span></text:p>
          </table:table-cell>
        </table:table-row>
      </table:table>
      <text:p text:style-name="P60">請於114年10月20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5-09-05T07:39:00Z</meta:creation-date>
    <dc:date>2025-09-05T07:39:00Z</dc:date>
    <meta:template xlink:href="Normal" xlink:type="simple"/>
    <meta:editing-cycles>2</meta:editing-cycles>
    <meta:editing-duration>PT0S</meta:editing-duration>
    <meta:document-statistic meta:page-count="1" meta:paragraph-count="1" meta:word-count="28" meta:character-count="188" meta:row-count="1" meta:non-whitespace-character-count="161"/>
  </office:meta>
</office:document-meta>
</file>