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bottom="0.3965in"/>
      <style:text-properties style:font-name="Times New Roman" style:font-size-complex="14pt"/>
    </style:style>
    <style:style style:name="T61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4學年度梁容若教授、傅玉安女士紀念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梁容若教授、傅玉安女士紀念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3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永豐商業銀行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永豐</text:span><text:span text:style-name="T58">商銀或郵局儲金簿正面封面影印本</text:span><text:span text:style-name="T59">浮貼處</text:span></text:p>
          </table:table-cell>
        </table:table-row>
      </table:table>
      <text:p text:style-name="P60">請於114年10月20日（星期一）前，備妥相關資料，向系辦公室提出申請。</text:p>
      <text:p text:style-name="內文"><text:span text:style-name="T61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5-09-05T07:24:00Z</meta:creation-date>
    <dc:date>2025-09-05T07:24:00Z</dc: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0" meta:row-count="1" meta:non-whitespace-character-count="180"/>
  </office:meta>
</office:document-meta>
</file>